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Aptos" svg:font-family="Aptos" style:font-family-generic="roman" style:font-pitch="variable"/>
    <style:font-face style:name="Georgia" svg:font-family="Georgia" style:font-family-generic="roman" style:font-pitch="variable"/>
    <style:font-face style:name="Liberation Sans" svg:font-family="'Liberation Sans'" style:font-family-generic="swiss" style:font-pitch="variable"/>
    <style:font-face style:name="Aptos1" svg:font-family="Aptos"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office:font-face-decls>
  <office:automatic-styles>
    <style:style style:name="P1" style:family="paragraph" style:parent-style-name="Standard">
      <style:text-properties style:font-name="Aptos" fo:font-size="12pt" style:font-name-asian="Aptos1" style:font-size-asian="12pt" style:font-name-complex="Aptos1" style:font-size-complex="12pt"/>
    </style:style>
    <style:style style:name="P2" style:family="paragraph" style:parent-style-name="Standard">
      <style:paragraph-properties fo:text-align="center" style:justify-single-word="false"/>
      <style:text-properties style:font-name="Aptos" fo:font-size="12pt" style:font-name-asian="Aptos1" style:font-size-asian="12pt" style:font-name-complex="Aptos1" style:font-size-complex="12pt"/>
    </style:style>
    <style:style style:name="P3" style:family="paragraph" style:parent-style-name="Standard">
      <style:paragraph-properties fo:text-align="center" style:justify-single-word="false"/>
      <style:text-properties style:font-name="Aptos" fo:font-size="12pt" fo:font-weight="bold" style:font-name-asian="Aptos1" style:font-size-asian="12pt" style:font-weight-asian="bold" style:font-name-complex="Aptos1" style:font-size-complex="12pt" style:font-weight-complex="bold"/>
    </style:style>
    <style:style style:name="P4" style:family="paragraph" style:parent-style-name="Standard">
      <style:text-properties style:font-name="Aptos" fo:font-size="10pt" style:font-name-asian="Aptos1" style:font-size-asian="10pt" style:font-name-complex="Aptos1" style:font-size-complex="10pt"/>
    </style:style>
    <style:style style:name="P5" style:family="paragraph" style:parent-style-name="Standard">
      <style:paragraph-properties fo:text-align="center" style:justify-single-word="false"/>
      <style:text-properties style:font-name="Aptos" fo:font-size="10pt" style:font-name-asian="Aptos1" style:font-size-asian="10pt" style:font-name-complex="Aptos1" style:font-size-complex="10pt"/>
    </style:style>
    <style:style style:name="P6" style:family="paragraph" style:parent-style-name="Standard">
      <style:paragraph-properties fo:text-align="center" style:justify-single-word="false"/>
      <style:text-properties style:font-name="Aptos" fo:font-size="10pt" fo:font-weight="bold" style:font-name-asian="Aptos1" style:font-size-asian="10pt" style:font-weight-asian="bold" style:font-name-complex="Aptos1" style:font-size-complex="10pt" style:font-weight-complex="bold"/>
    </style:style>
    <style:style style:name="P7" style:family="paragraph" style:parent-style-name="Standard">
      <style:text-properties fo:font-size="10pt" style:font-size-asian="10pt" style:font-size-complex="10pt"/>
    </style:style>
    <style:style style:name="P8" style:family="paragraph" style:parent-style-name="Standard" style:master-page-name="Standard">
      <style:paragraph-properties fo:text-align="center" style:justify-single-word="false" style:page-number="1"/>
      <style:text-properties style:font-name="Aptos" fo:font-size="10pt" style:font-name-asian="Aptos1" style:font-size-asian="10pt" style:font-name-complex="Aptos1" style:font-size-complex="10pt"/>
    </style:style>
    <style:style style:name="T1" style:family="text">
      <style:text-properties style:font-name="Aptos" fo:font-size="12pt" style:font-name-asian="Aptos1" style:font-size-asian="12pt" style:font-name-complex="Aptos1" style:font-size-complex="12pt"/>
    </style:style>
    <style:style style:name="T2" style:family="text">
      <style:text-properties style:font-name="Aptos" fo:font-size="12pt" fo:font-weight="bold" style:font-name-asian="Aptos1" style:font-size-asian="12pt" style:font-weight-asian="bold" style:font-name-complex="Aptos1" style:font-size-complex="12pt" style:font-weight-complex="bold"/>
    </style:style>
    <style:style style:name="T3" style:family="text">
      <style:text-properties style:font-name="Aptos" style:font-name-asian="Aptos1" style:font-name-complex="Aptos1"/>
    </style:style>
    <style:style style:name="T4" style:family="text">
      <style:text-properties fo:font-size="11pt" style:font-size-asian="11pt" style:font-size-complex="11pt"/>
    </style:style>
    <style:style style:name="T5" style:family="text">
      <style:text-properties fo:font-size="12pt" style:font-size-asian="12pt" style:font-size-complex="12pt"/>
    </style:style>
    <style:style style:name="T6" style:family="text">
      <style:text-properties fo:font-size="12pt" fo:font-weight="bold" style:font-size-asian="12pt" style:font-weight-asian="bold" style:font-size-complex="12pt"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text:s/><text:span text:style-name="T6">San Diego County Art Mart Association (SDCAMA) </text:span></text:p>
      <text:p text:style-name="P3">Membership Application </text:p>
      <text:p text:style-name="P4"/>
      <text:p text:style-name="P4">**Please Print Clearly** </text:p>
      <text:p text:style-name="P4"/>
      <text:p text:style-name="P4">NAME: </text:p>
      <text:p text:style-name="P4">_____________________________________,_______________________________________ </text:p>
      <text:p text:style-name="P7"><text:span text:style-name="T3">(Last) </text:span><text:tab/><text:tab/><text:tab/><text:tab/><text:tab/><text:tab/><text:span text:style-name="T3">(First)</text:span><text:tab/></text:p>
      <text:p text:style-name="P4"/>
      <text:p text:style-name="P4">RESIDENCE ADDRESS: <text:s/></text:p>
      <text:p text:style-name="P4">______________________________________________________________________________</text:p>
      <text:p text:style-name="P4"/>
      <text:p text:style-name="P4">CITY: ______________________________________, CA <text:s text:c="7"/>ZIPCODE __________________</text:p>
      <text:p text:style-name="P4"/>
      <text:p text:style-name="P4">PHONE</text:p>
      <text:p text:style-name="P4"><text:s/>_______________________________________ ______________________________________</text:p>
      <text:p text:style-name="P7"><text:span text:style-name="T3">(Home) </text:span><text:tab/><text:tab/><text:tab/><text:tab/><text:tab/><text:tab/><text:span text:style-name="T3">(Cell)</text:span><text:tab/></text:p>
      <text:p text:style-name="P4"/>
      <text:p text:style-name="P4">EMAIL ADDRESS: <text:s/>_____________________________________________________________ </text:p>
      <text:p text:style-name="P4"/>
      <text:p text:style-name="P4">WEBSITE: _____________________________________________________________________</text:p>
      <text:p text:style-name="P4">MEDIUM(S): </text:p>
      <text:p text:style-name="P4">_______________________________________________________________________________</text:p>
      <text:p text:style-name="P4">_______________________________________________________________________________</text:p>
      <text:p text:style-name="P4"/>
      <text:p text:style-name="P4">EMERGENCY CONTACT NAME &amp; PHONE: </text:p>
      <text:p text:style-name="P4">_______________________________________________________________________________</text:p>
      <text:p text:style-name="P4"><text:s/>CA Seller’s Permit Name &amp; Number: _____________________________________________</text:p>
      <text:p text:style-name="P4">Your signature states you have read, understood and accepted the City of San Diego Liability Statement &amp; Disclaimer, the San Diego County Art Mart Association Artist’s Release, the rules of the SDCAMA and the City of San Diego, and you are applying for SDCAMA membership. </text:p>
      <text:p text:style-name="P4"/>
      <text:p text:style-name="P4">APPLICANTS SIGNATURE: </text:p>
      <text:p text:style-name="P4"/>
      <text:p text:style-name="P4">______________________________________________________________ <text:s text:c="2"/>DATE:___________</text:p>
      <text:p text:style-name="P6"/>
      <text:p text:style-name="P3"><text:soft-page-break/>City of San Diego Liability Statement &amp; Disclaimer </text:p>
      <text:p text:style-name="P4"/>
      <text:p text:style-name="P4">THE UNDERSIGNED ARTIST-EXHIBITOR(S) AGREES THAT THE CITY OF SAN DIEGO, ITS AGENTS, OFFICERS, AND EMPLOYEES, SHALL NOT BE, NOR BE, HELD LIABLE FOR ANY CLAIMS, LIABILITIES, PENALITIES, FINES, OR FOR ANY DAMAGE TO THE GOODS, PROPERTIES, OR EFFECTS OF THE ARTIST-EXHIBITOR(S) OR ANY AGENTS, REPRESENTATIVES, EMPLOYEES, GUESTS, LICENSEES, INVITEES, PATRONS OR CLIENTELE OF THE ARTIST-EXHIBITOR(S), OR OF ANY OTHER PERSON WHOMSOEVER, NOR FOR PERSONAL INJURIES TO, OR DEATH OF THEM, OR ANY OF THEM, WHETHER CAUSED BY OR RESULTING FROM ANY ACT OR OMISSION OF THE ARTIST- EXHIBITOR(S) IN OR ABOUT THE ART MART ACTIVITY PREMISES, OR ANY ACT OR OMISSIONS OF ANY PERSON, OR FROM ANY DEFECT IN THE ART MART ACTIVITY PREMISES, OR FROM ANY OTHER CAUSE OR REASON WHATSOEVER. </text:p>
      <text:p text:style-name="P4">THE UNDERSIGNED ARTIST-EXHIBITOR(S) FURTHER AGREES TO INDEMNIFY AND HOLD FREE AND HARMLESS THE CITY OF SAN DIEGO AND ITS AUTHORIZED AGENTS, OFFICERS AND EMPLOYEES AGAINST ANY OF THE FOREGOING LIABILITIES, AND ALL EXPENSES INCURRED BY THE CITY OF SAN DIEGO ON ACCOUNT OF ANY CLAIM OR CLAIMS THEREOF.</text:p>
      <text:p text:style-name="P4"/>
      <text:p text:style-name="P4">Print Name </text:p>
      <text:p text:style-name="P4">______________________________________________________________________________ </text:p>
      <text:p text:style-name="P4"/>
      <text:p text:style-name="P4">Signature </text:p>
      <text:p text:style-name="P4">______________________________________________________________________________ </text:p>
      <text:p text:style-name="P4"/>
      <text:p text:style-name="P4">Date _______________________ </text:p>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3"><text:soft-page-break/>San Diego Park and Recreation Department </text:p>
      <text:p text:style-name="P3">San Diego County Art Mart Association</text:p>
      <text:p text:style-name="P3"><text:s/>(aka San Diego County Art Association)</text:p>
      <text:p text:style-name="P3">Artist's Release</text:p>
      <text:p text:style-name="P4"/>
      <text:p text:style-name="P4">I, the undersigned Artist and/or Crafts Exhibitor, agree that the San Diego County Art Mart Association under the auspices of the San Diego Park and Recreation Department of the City of San Diego and its membership of which I am a dues paying member, The Park and Recreation Department of the City of San Diego, the City of San Diego, its regents, authorized agents, officers, and employees shall not be held liable for any claims, liabilities, penalties, fines or litigation, resulting from copyright infringement that may occur through the production, exhibition, and sale of my own works of art and/or crafts. The undersigned Artist and/or Crafts Exhibitor further agree to indemnify and hold free and harmless the City of San Diego and its authorized agents, officers and employees against any of the foregoing liabilities and all expenses incurred by the City of San Diego on account of any claim or claims thereof.</text:p>
      <text:p text:style-name="P4"/>
      <text:p text:style-name="P4"/>
      <text:p text:style-name="P4"/>
      <text:p text:style-name="P4">Print Name _____________________________________________________________ </text:p>
      <text:p text:style-name="P4"/>
      <text:p text:style-name="P4">Signature ______________________________________________________________ </text:p>
      <text:p text:style-name="P4"/>
      <text:p text:style-name="P4">Date _______________________ </text:p>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5"/>
      <text:p text:style-name="P3"><text:soft-page-break/>San Diego County Art Mart Association (SDCAMA)</text:p>
      <text:p text:style-name="P3"><text:s/>Membership Questionnaire</text:p>
      <text:p text:style-name="P1"/>
      <text:p text:style-name="P1"/>
      <text:p text:style-name="P1"/>
      <text:p text:style-name="P4">Name ______________________________________ Date ________________</text:p>
      <text:p text:style-name="P4"/>
      <text:p text:style-name="P4"/>
      <text:p text:style-name="P4"/>
      <text:p text:style-name="P4">1. What appeals to you about being a part of a group of artists? </text:p>
      <text:p text:style-name="P4"/>
      <text:p text:style-name="P4"/>
      <text:p text:style-name="P4"/>
      <text:p text:style-name="P4">2. Do you enjoy showing your artwork outdoors? Do you foresee any setup issues? </text:p>
      <text:p text:style-name="P4"/>
      <text:p text:style-name="P4"/>
      <text:p text:style-name="P4"/>
      <text:p text:style-name="P4">3. What artist organizations and/or clubs are you currently a member of? </text:p>
      <text:p text:style-name="P4"/>
      <text:p text:style-name="P4"/>
      <text:p text:style-name="P4"/>
      <text:p text:style-name="P4">4. What is your art education background? </text:p>
      <text:p text:style-name="P4"/>
      <text:p text:style-name="P4"/>
      <text:p text:style-name="P4"/>
      <text:p text:style-name="P4">5. Do you have your own studio or show your work in a studio? </text:p>
      <text:p text:style-name="P4"/>
      <text:p text:style-name="P4"/>
      <text:p text:style-name="P4"/>
      <text:p text:style-name="P4">6. By doing your artwork, is this your hobby or are you a professional, making a substantial part of your income from showing/selling your artwork? </text:p>
      <text:p text:style-name="P4"/>
      <text:p text:style-name="P4"/>
      <text:p text:style-name="P4"/>
      <text:p text:style-name="P4"/>
      <text:p text:style-name="P4"><text:soft-page-break/>7. What are the primary materials used in creating your artwork?</text:p>
      <text:p text:style-name="P4"/>
      <text:p text:style-name="P4"/>
      <text:p text:style-name="P4"><text:s/></text:p>
      <text:p text:style-name="P4">8. What appeals to you about, and what is your goal, in showing your artwork during SDCAMA shows? </text:p>
      <text:p text:style-name="P4"/>
      <text:p text:style-name="P4"/>
      <text:p text:style-name="P4"/>
      <text:p text:style-name="P4">9. How will you contribute to making SDCAMA a community, rather than just a collection of artists? </text:p>
      <text:p text:style-name="P4"/>
      <text:p text:style-name="P4"/>
      <text:p text:style-name="P4"/>
      <text:p text:style-name="P4">10. Are you willing to abide by the by-laws and rules of SDCAMA? </text:p>
      <text:p text:style-name="P4"/>
      <text:p text:style-name="P4"/>
      <text:p text:style-name="P4"/>
      <text:p text:style-name="P4">11. What do you love about doing your artwork? (Don’t be sh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Aptos" svg:font-family="Aptos" style:font-family-generic="roman" style:font-pitch="variable"/>
    <style:font-face style:name="Georgia" svg:font-family="Georgia" style:font-family-generic="roman" style:font-pitch="variable"/>
    <style:font-face style:name="Liberation Sans" svg:font-family="'Liberation Sans'" style:font-family-generic="swiss" style:font-pitch="variable"/>
    <style:font-face style:name="Aptos1" svg:font-family="Aptos"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none" style:letter-kerning="fals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ptos" fo:font-size="12pt" fo:language="en" fo:country="none" style:letter-kerning="false" style:font-name-asian="Aptos1" style:font-size-asian="12pt" style:language-asian="zh" style:country-asian="CN" style:font-name-complex="Aptos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loext:contextual-spacing="false" fo:margin-top="0in" fo:margin-bottom="0.111in" fo:line-height="116%"/>
    </style:style>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Linux Libertine G" style:font-size-asian="14pt" style:font-name-complex="Linux Libertine G"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loext:contextual-spacing="false" fo:margin-top="0.3335in" fo:margin-bottom="0.0835in" fo:line-height="100%" fo:keep-together="always" fo:break-before="auto" fo:break-after="auto"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normal" style:next-style-name="Standard" style:default-outline-level="" style:class="text">
      <style:paragraph-properties loext:contextual-spacing="false" fo:margin-top="0.25in" fo:margin-bottom="0.0555in" fo:line-height="100%" fo:keep-together="always" fo:break-before="auto" fo:break-after="auto"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loext:contextual-spacing="false" fo:margin-top="0.1945in" fo:margin-bottom="0.0555in" fo:line-height="100%" fo:keep-together="always" fo:break-before="auto" fo:break-after="auto"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loext:contextual-spacing="false" fo:margin-top="0.1665in" fo:margin-bottom="0.028in"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loext:contextual-spacing="false" fo:margin-top="0.1528in" fo:margin-bottom="0.028in"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loext:contextual-spacing="false" fo:margin-top="0.139in" fo:margin-bottom="0.028in"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loext:contextual-spacing="false" fo:margin-top="0.3335in" fo:margin-bottom="0.0835in" fo:line-height="100%" fo:keep-together="always" fo:break-before="auto" fo:break-after="auto"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loext:contextual-spacing="false" fo:margin-top="0.25in" fo:margin-bottom="0.0555in" fo:line-height="100%" fo:keep-together="always" fo:break-before="auto" fo:break-after="auto" fo:keep-with-next="always"/>
      <style:text-properties fo:color="#666666" style:font-name="Georgia" fo:font-size="24pt" fo:font-style="italic" style:font-name-asian="Georgia1" style:font-size-asian="24pt" style:font-style-asian="italic" style:font-name-complex="Georgia1" style:font-size-complex="24pt" style:font-style-complex="italic"/>
    </style:style>
    <style:style style:name="Header" style:family="paragraph" style:parent-style-name="normal" style:default-outline-level="" style:class="extra">
      <style:paragraph-properties loext:contextual-spacing="false" fo:margin-top="0in" fo:margin-bottom="0in" fo:line-height="100%">
        <style:tab-stops>
          <style:tab-stop style:position="2.9528in" style:type="center"/>
          <style:tab-stop style:position="5.9055in" style:type="right"/>
        </style:tab-stops>
      </style:paragraph-properties>
    </style:style>
    <style:style style:name="Footer" style:family="paragraph" style:parent-style-name="normal" style:default-outline-level="" style:class="extra">
      <style:paragraph-properties loext:contextual-spacing="false" fo:margin-top="0in" fo:margin-bottom="0in" fo:line-height="100%">
        <style:tab-stops>
          <style:tab-stop style:position="2.9528in" style:type="center"/>
          <style:tab-stop style:position="5.9055in" style:type="right"/>
        </style:tab-stops>
      </style:paragraph-properties>
    </style:style>
    <style:style style:name="Default_20_Paragraph_20_Font" style:display-name="Default Paragraph Font" style:family="text"/>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2681in" fo:page-height="11.6929in" style:num-format="1" style:print-orientation="portrait" fo:margin-top="1in" fo:margin-bottom="1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3-13T23:01:11.100041600</meta:creation-date>
    <meta:initial-creator>Marshall Upson</meta:initial-creator>
    <meta:generator>OpenOffice/4.1.3$Unix OpenOffice.org_project/413m1$Build-9783</meta:generator>
    <meta:document-statistic meta:table-count="0" meta:image-count="0" meta:object-count="0" meta:page-count="5" meta:paragraph-count="54" meta:word-count="633" meta:character-count="4914"/>
    <dc:date>2026-09-09T10:55:12</dc:date>
    <meta:editing-duration>PT10M30S</meta:editing-duration>
    <meta:editing-cycles>1</meta:editing-cycles>
  </office:meta>
</office:document-meta>
</file>